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suffix="．" style:num-format="1" text:start-value="2">
        <style:list-level-properties text:space-before="1.4479in" text:min-label-width="0.2916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start" fo:margin-left="-0.125in" fo:margin-right="-0.05in">
        <style:tab-stops>
          <style:tab-stop style:type="left" style:position="0.2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2" style:parent-style-name="內文" style:family="paragraph">
      <style:paragraph-properties fo:text-align="star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9" style:parent-style-name="內文" style:family="paragraph">
      <style:paragraph-properties fo:text-align="start"/>
      <style:text-properties style:font-name="標楷體" style:font-name-asian="標楷體" fo:font-size="20pt" style:font-size-asian="20pt" style:font-size-complex="20pt"/>
    </style:style>
    <style:style style:name="P20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7" style:parent-style-name="內文" style:family="paragraph">
      <style:paragraph-properties fo:line-height="150%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34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35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P41" style:parent-style-name="內文" style:family="paragraph">
      <style:paragraph-properties fo:line-height="0.2777in" fo:text-indent="0.0986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華康鐵線龍門W3(P)" style:font-name-asian="華康鐵線龍門W3(P)" style:font-weight-complex="bold"/>
    </style:style>
    <style:style style:name="T44" style:parent-style-name="預設段落字型" style:family="text">
      <style:text-properties style:font-name="華康鐵線龍門W3(P)" style:font-name-asian="華康鐵線龍門W3(P)"/>
    </style:style>
    <style:style style:name="T45" style:parent-style-name="預設段落字型" style:family="text">
      <style:text-properties style:font-name="華康鐵線龍門W3(P)" style:font-name-asian="華康鐵線龍門W3(P)" style:font-weight-complex="bold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48" style:parent-style-name="內文" style:family="paragraph">
      <style:paragraph-properties fo:line-height="150%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4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5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4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line-height="150%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04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05" style:parent-style-name="內文" style:family="paragraph">
      <style:paragraph-properties fo:line-height="150%" fo:margin-right="-0.25in"/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line-height="150%" fo:margin-right="-0.25in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fo:line-height="150%" fo:margin-right="-0.25in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 fo:font-weight="bold" style:font-weight-asian="bold"/>
    </style:style>
    <style:style style:name="T145" style:parent-style-name="預設段落字型" style:family="text">
      <style:text-properties style:font-name-asian="標楷體" fo:font-weight="bold" style:font-weight-asian="bold"/>
    </style:style>
    <style:style style:name="P146" style:parent-style-name="內文" style:family="paragraph">
      <style:paragraph-properties fo:line-height="150%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P152" style:parent-style-name="內文" style:family="paragraph">
      <style:paragraph-properties fo:break-before="page" fo:line-height="150%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P157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58" style:parent-style-name="內文" style:family="paragraph">
      <style:paragraph-properties fo:line-height="150%" fo:text-indent="0.3333in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6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67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68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P178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182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83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line-height="150%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/>
    </style:style>
    <style:style style:name="P18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90" style:parent-style-name="內文" style:family="paragraph">
      <style:paragraph-properties fo:break-before="page" fo:text-align="center"/>
    </style:style>
    <style:style style:name="T19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92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98" style:parent-style-name="本文縮排" style:family="paragraph">
      <style:paragraph-properties fo:margin-left="0.0986in">
        <style:tab-stops/>
      </style:paragraph-properties>
    </style:style>
    <style:style style:name="T199" style:parent-style-name="預設段落字型" style:family="text">
      <style:text-properties style:font-name-asian="標楷體" fo:font-size="16pt" style:font-size-asian="16pt"/>
    </style:style>
    <style:style style:name="T20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font-size="16pt" style:font-size-asian="16pt"/>
    </style:style>
    <style:style style:name="T204" style:parent-style-name="預設段落字型" style:family="text">
      <style:text-properties style:font-name-asian="標楷體" fo:font-size="16pt" style:font-size-asian="16pt"/>
    </style:style>
    <style:style style:name="T205" style:parent-style-name="預設段落字型" style:family="text">
      <style:text-properties style:font-name-asian="標楷體" fo:font-size="16pt" style:font-size-asian="16pt"/>
    </style:style>
    <style:style style:name="T20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size="16pt" style:font-size-asian="16pt"/>
    </style:style>
    <style:style style:name="T21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213" style:parent-style-name="本文縮排" style:family="paragraph">
      <style:paragraph-properties fo:margin-left="1.2097in" fo:text-indent="-1.1111in">
        <style:tab-stops/>
      </style:paragraph-properties>
    </style:style>
    <style:style style:name="T214" style:parent-style-name="預設段落字型" style:family="text">
      <style:text-properties style:font-name-asian="標楷體" fo:font-size="16pt" style:font-size-asian="16pt"/>
    </style:style>
    <style:style style:name="T215" style:parent-style-name="預設段落字型" style:family="text">
      <style:text-properties style:font-name-asian="標楷體" fo:font-size="16pt" style:font-size-asian="16pt"/>
    </style:style>
    <style:style style:name="T216" style:parent-style-name="預設段落字型" style:family="text">
      <style:text-properties style:font-name-asian="標楷體" fo:font-size="16pt" style:font-size-asian="16pt"/>
    </style:style>
    <style:style style:name="T217" style:parent-style-name="預設段落字型" style:family="text">
      <style:text-properties style:font-name-asian="標楷體" fo:font-size="16pt" style:font-size-asian="16pt"/>
    </style:style>
    <style:style style:name="T21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-asian="標楷體" fo:font-size="16pt" style:font-size-asian="16pt"/>
    </style:style>
    <style:style style:name="T22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font-size="16pt" style:font-size-asian="16pt"/>
    </style:style>
    <style:style style:name="TableColumn227" style:family="table-column">
      <style:table-column-properties style:column-width="1.4743in"/>
    </style:style>
    <style:style style:name="TableColumn228" style:family="table-column">
      <style:table-column-properties style:column-width="1.8576in"/>
    </style:style>
    <style:style style:name="TableColumn229" style:family="table-column">
      <style:table-column-properties style:column-width="1.8576in"/>
    </style:style>
    <style:style style:name="TableColumn230" style:family="table-column">
      <style:table-column-properties style:column-width="1.8576in"/>
    </style:style>
    <style:style style:name="Table226" style:family="table">
      <style:table-properties style:width="7.0472in" style:rel-width="95.72%" fo:margin-left="0in" table:align="center"/>
    </style:style>
    <style:style style:name="TableRow231" style:family="table-row">
      <style:table-row-properties style:min-row-height="0.5506in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0" style:family="table-row">
      <style:table-row-properties style:min-row-height="0.5506in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9" style:family="table-row">
      <style:table-row-properties style:min-row-height="0.5506in"/>
    </style:style>
    <style:style style:name="TableCell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8" style:family="table-row">
      <style:table-row-properties style:min-row-height="0.5506in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7" style:family="table-row">
      <style:table-row-properties style:min-row-height="0.5506in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76" style:family="table-row">
      <style:table-row-properties style:min-row-height="0.5506in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85" style:parent-style-name="內文" style:family="paragraph">
      <style:paragraph-properties fo:margin-left="1.3625in" fo:text-indent="-1.3625in">
        <style:tab-stops/>
      </style:paragraph-properties>
    </style:style>
    <style:style style:name="T28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9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<text:span text:style-name="T2"><text:s/></text:span><text:span text:style-name="T3">國立</text:span><text:span text:style-name="T4">臺</text:span><text:span text:style-name="T5">北科技大學</text:span><text:span text:style-name="T6">10</text:span><text:span text:style-name="T7">5</text:span><text:span text:style-name="T8">學</text:span><text:span text:style-name="T9">年</text:span><text:span text:style-name="T10">度</text:span><text:span text:style-name="T11"><text:s text:c="7"/></text:span></text:p>
      <text:p text:style-name="P12"><text:span text:style-name="T13">「</text:span><text:span text:style-name="T14">新生</text:span><text:span text:style-name="T15">盃</text:span><text:span text:style-name="T16">」</text:span><text:span text:style-name="T17">撞</text:span><text:span text:style-name="T18">球賽競賽規程</text:span></text:p>
      <text:p text:style-name="P19"/>
      <text:p text:style-name="P20">一、宗<text:s text:c="2"/><text:s/><text:s/>旨：為推展本校撞球運動風氣暨提倡同學正當休閒活動，以及發掘培養優秀選手特舉辦之。</text:p>
      <text:p text:style-name="P21"><text:span text:style-name="T22">二、主辦單位：</text:span><text:span text:style-name="T23">國立臺</text:span><text:span text:style-name="T24">北科技大學</text:span><text:span text:style-name="T25">。</text:span></text:p>
      <text:p text:style-name="P26">三、比賽日期：105年10月11日(星期二)起。</text:p>
      <text:p text:style-name="P27"><text:span text:style-name="T28">四</text:span><text:span text:style-name="T29">、比賽時間：</text:span><text:span text:style-name="T30">晚上18：10至</text:span><text:span text:style-name="T31">當天</text:span><text:span text:style-name="T32">賽程結束。</text:span></text:p>
      <text:p text:style-name="P33">五、比賽地點：中正館七樓撞球教室。<text:s/></text:p>
      <text:p text:style-name="P34">六、參加資格：</text:p>
      <text:p text:style-name="P35"><text:span text:style-name="T36"><text:s text:c="3"/>（一）凡本校10</text:span><text:span text:style-name="T37">5</text:span><text:span text:style-name="T38">學年度第一學期正式註冊之新生</text:span><text:span text:style-name="T39">(不含研究所)</text:span><text:span text:style-name="T40">。</text:span></text:p>
      <text:p text:style-name="P41"><text:span text:style-name="T42"><text:s text:c="2"/>（二）</text:span><text:span text:style-name="T43">以班為單位，各</text:span><text:span text:style-name="T44">班限報名一</text:span><text:span text:style-name="T45">隊</text:span><text:span text:style-name="T46">。</text:span></text:p>
      <text:p text:style-name="P47">七、報名方式：</text:p>
      <text:p text:style-name="P48"><text:span text:style-name="T49"><text:s text:c="3"/>(一)</text:span><text:span text:style-name="T50">日期：</text:span><text:span text:style-name="T51">自</text:span><text:span text:style-name="T52">即日起至</text:span><text:span text:style-name="T53">10</text:span><text:span text:style-name="T54">5</text:span><text:span text:style-name="T55">年10</text:span><text:span text:style-name="T56">月</text:span><text:span text:style-name="T57">4</text:span><text:span text:style-name="T58">日（星期</text:span><text:span text:style-name="T59">二</text:span><text:span text:style-name="T60">）下午五時止</text:span><text:span text:style-name="T61">，</text:span><text:span text:style-name="T62">逾時概不受理。</text:span></text:p>
      <text:p text:style-name="P63"><text:s text:c="3"/>(二)人數：聯絡人二位、球員五人（其中一人為隊長）。</text:p>
      <text:p text:style-name="P64"><text:s text:c="3"/>(三)地點：體育室辦公室，周峻忠老師處(分機3332)。</text:p>
      <text:p text:style-name="P65">八、報名手續：</text:p>
      <text:p text:style-name="P66"><text:s text:c="4"/>(一)填寫報名單(如附件一)</text:p>
      <text:p text:style-name="P67"><text:s text:c="4"/>(二)報名單上各項資料必須填寫完整。</text:p>
      <text:p text:style-name="P68"><text:s text:c="4"/>(三)未完成以上1至2項報名手續者，視同未完成報名手續。<text:s/></text:p>
      <text:p text:style-name="P69"><text:span text:style-name="T70"><text:s text:c="3"/></text:span><text:span text:style-name="T71"><text:s/></text:span><text:span text:style-name="T72">※報名組數不足五組</text:span><text:span text:style-name="T73">，則取消該賽程。</text:span></text:p>
      <text:p text:style-name="P74"><text:span text:style-name="T75">九、抽籤會議：10</text:span><text:span text:style-name="T76">5</text:span><text:span text:style-name="T77">年10月</text:span><text:span text:style-name="T78">6</text:span><text:span text:style-name="T79">日（星期</text:span><text:span text:style-name="T80">四</text:span><text:span text:style-name="T81">）</text:span><text:span text:style-name="T82">下午</text:span><text:span text:style-name="T83">1</text:span><text:span text:style-name="T84">8</text:span><text:span text:style-name="T85">：00</text:span><text:span text:style-name="T86">假體育室舉行，請親自參加，未出席者</text:span></text:p>
      <text:p text:style-name="P87"><text:s text:c="14"/>由本室代為抽籤不得異議。</text:p>
      <text:p text:style-name="P88"><text:span text:style-name="T89">十、</text:span><text:span text:style-name="T90">比賽組</text:span><text:span text:style-name="T91">別</text:span><text:span text:style-name="T92">：男生</text:span><text:span text:style-name="T93">組</text:span></text:p>
      <text:p text:style-name="P94"><text:span text:style-name="T95">十</text:span><text:span text:style-name="T96">一</text:span><text:span text:style-name="T97">、比賽規則：</text:span><text:span text:style-name="T98">本比賽採用中華民國</text:span><text:span text:style-name="T99">撞</text:span><text:span text:style-name="T100">球協會審定之現行</text:span><text:span text:style-name="T101">撞</text:span><text:span text:style-name="T102">球規則。</text:span></text:p>
      <text:p text:style-name="P103">十二、比賽制度：</text:p>
      <text:p text:style-name="P104">(一)「八、九及14號球」採雙敗淘汰制（三戰兩勝）。</text:p>
      <text:p text:style-name="P105"><text:s text:c="4"/>(二)各場次限時25分鐘。</text:p>
      <text:p text:style-name="內文"><text:span text:style-name="T106">十</text:span><text:span text:style-name="T107">三</text:span><text:span text:style-name="T108">、</text:span><text:span text:style-name="T109">賽程：</text:span></text:p>
      <text:p text:style-name="P110"><text:span text:style-name="T111"><text:s/></text:span><text:span text:style-name="T112"><text:s/></text:span><text:span text:style-name="T113">(一)</text:span><text:span text:style-name="T114">由本室按報名</text:span><text:span text:style-name="T115">人</text:span><text:span text:style-name="T116">數後編排</text:span><text:span text:style-name="T117">賽程</text:span><text:span text:style-name="T118">籤表</text:span><text:span text:style-name="T119">不得</text:span><text:span text:style-name="T120">異議。</text:span></text:p>
      <text:p text:style-name="P121"><text:span text:style-name="T122"><text:s text:c="2"/></text:span><text:span text:style-name="T123">(二)</text:span><text:span text:style-name="T124">賽程於</text:span><text:span text:style-name="T125">10</text:span><text:span text:style-name="T126">5</text:span><text:span text:style-name="T127">年</text:span><text:span text:style-name="T128">10</text:span><text:span text:style-name="T129">月</text:span><text:span text:style-name="T130">07</text:span><text:span text:style-name="T131">日</text:span><text:span text:style-name="T132"><text:s/></text:span><text:span text:style-name="T133">(</text:span><text:span text:style-name="T134">星期</text:span><text:span text:style-name="T135">五</text:span><text:span text:style-name="T136">)</text:span><text:span text:style-name="T137">下午</text:span><text:span text:style-name="T138">17</text:span><text:span text:style-name="T139">：</text:span><text:span text:style-name="T140">00</text:span><text:span text:style-name="T141">前公佈於體育室首頁→置頂公告</text:span></text:p>
      <text:p text:style-name="P142"><text:span text:style-name="T143"><text:s text:c="6"/></text:span><text:span text:style-name="T144">網址</text:span><text:span text:style-name="T145">http://www.pe.ntut.edu.tw/bin/home.php</text:span></text:p>
      <text:p text:style-name="P146"><text:span text:style-name="T147">十四</text:span><text:span text:style-name="T148">、</text:span><text:span text:style-name="T149">獎勵辦法：凡獲得前四名之單位，</text:span><text:span text:style-name="T150">於週會時恭請校長頒獎。(時間另行通知)</text:span><text:span text:style-name="T151">。</text:span></text:p>
      <text:soft-page-break/>
      <text:p text:style-name="P152"><text:span text:style-name="T153">十</text:span><text:span text:style-name="T154">五</text:span><text:span text:style-name="T155">、罰則</text:span><text:span text:style-name="T156">：</text:span></text:p>
      <text:p text:style-name="P157">(一)比賽期間各隊如有違反規定者，除取消該隊已賽及未賽之賽程。</text:p>
      <text:p text:style-name="P158"><text:span text:style-name="T159">(二)</text:span><text:span text:style-name="T160">凡</text:span><text:span text:style-name="T161">係</text:span><text:span text:style-name="T162">毆打裁判、打群架及</text:span><text:span text:style-name="T163">重大</text:span><text:span text:style-name="T164">違規者，簽請校方議處外並停賽一年。</text:span></text:p>
      <text:p text:style-name="P165">(三)凡經報名參加，無故棄權者，本室將取消該單位借用運動場地之權益一年。</text:p>
      <text:p text:style-name="P166">十六、比賽規定：</text:p>
      <text:p text:style-name="P167">(一)運動員出場比賽全隊應一律穿著整齊之運動服裝。</text:p>
      <text:p text:style-name="P168"><text:span text:style-name="T169">(二)各</text:span><text:span text:style-name="T170">球隊均需</text:span><text:span text:style-name="T171">比賽前</text:span><text:span text:style-name="T172">十分鐘到場</text:span><text:span text:style-name="T173">向記錄台報到。</text:span><text:span text:style-name="T174">依各隊賽程</text:span><text:span text:style-name="T175">超過</text:span><text:span text:style-name="T176">錶</text:span><text:span text:style-name="T177">定時間十分鐘判處棄權，並取消該隊未賽之賽程。</text:span></text:p>
      <text:p text:style-name="P178"><text:span text:style-name="T179">(三)</text:span><text:span text:style-name="T180">比賽球員均應隨時準備學生證以備查驗，未攜帶者不得出賽或冒名頂替出場賽者該隊以棄權論。</text:span></text:p>
      <text:p text:style-name="P181">(四)未經報名之運動員不得出場比賽。</text:p>
      <text:p text:style-name="P182">(五)運動員應遵守規則，服從裁判。</text:p>
      <text:p text:style-name="P183">(六)如不適合激烈運動或身體不適者，為顧及安全請勿報名參加比賽。</text:p>
      <text:p text:style-name="P184"><text:span text:style-name="T185">十</text:span><text:span text:style-name="T186">七</text:span><text:span text:style-name="T187">、</text:span><text:span text:style-name="T188">本規程如有未盡事宜得由主辦單位隨時修正。</text:span></text:p>
      <text:p text:style-name="P189">十八、本規程經核准後施行。</text:p>
      <text:soft-page-break/>
      <text:p text:style-name="P190"><text:span text:style-name="T191">國立臺北科技大學105年學年度</text:span></text:p>
      <text:p text:style-name="P192"><text:span text:style-name="T193">「</text:span><text:span text:style-name="T194">新生盃</text:span><text:span text:style-name="T195">」撞</text:span><text:span text:style-name="T196">球錦標賽</text:span><text:span text:style-name="T197">報名表</text:span></text:p>
      <text:p text:style-name="P198"><text:span text:style-name="T199">隊名（班級）：</text:span><text:span text:style-name="T200"><text:s/></text:span><text:span text:style-name="T201"><text:s text:c="11"/></text:span><text:span text:style-name="T202"><text:s/></text:span><text:span text:style-name="T203">聯絡人</text:span><text:span text:style-name="T204">A</text:span><text:span text:style-name="T205">：</text:span><text:span text:style-name="T206"><text:s/></text:span><text:span text:style-name="T207"><text:s text:c="9"/></text:span><text:span text:style-name="T208"><text:s/></text:span><text:span text:style-name="T209">電　話：</text:span><text:span text:style-name="T210"><text:s/></text:span><text:span text:style-name="T211"><text:s text:c="9"/></text:span><text:span text:style-name="T212"><text:s/></text:span></text:p>
      <text:p text:style-name="P213"><text:span text:style-name="T214"><text:s text:c="27"/></text:span><text:span text:style-name="T215">聯絡人</text:span><text:span text:style-name="T216">B</text:span><text:span text:style-name="T217">：</text:span><text:span text:style-name="T218"><text:s/></text:span><text:span text:style-name="T219"><text:s text:c="9"/></text:span><text:span text:style-name="T220"><text:s/></text:span><text:span text:style-name="T221">電　話：</text:span><text:span text:style-name="T222"><text:s/></text:span><text:span text:style-name="T223"><text:s text:c="9"/></text:span><text:span text:style-name="T224"><text:s/></text:span><text:span text:style-name="T225"><text:s/></text:span></text:p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>
            <text:p text:style-name="P233">職　　　　稱</text:p>
          </table:table-cell>
          <table:table-cell table:style-name="TableCell234">
            <text:p text:style-name="P235">姓　　名</text:p>
          </table:table-cell>
          <table:table-cell table:style-name="TableCell236">
            <text:p text:style-name="P237">學　　號</text:p>
          </table:table-cell>
          <table:table-cell table:style-name="TableCell238">
            <text:p text:style-name="P239">電<text:s text:c="4"/>話</text:p>
          </table:table-cell>
        </table:table-row>
        <table:table-row table:style-name="TableRow240">
          <table:table-cell table:style-name="TableCell241">
            <text:p text:style-name="P242">隊　　　　員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隊　　　　員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隊　　　　員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隊　　　　員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隊　　　　員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</table:table>
      <text:p text:style-name="P285"><text:span text:style-name="T286">※</text:span><text:span text:style-name="T287">報名</text:span><text:span text:style-name="T288">者，均需留聯絡電話</text:span><text:span text:style-name="T28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suffix="．" style:num-format="1" text:start-value="2">
        <style:list-level-properties text:space-before="1.4479in" text:min-label-width="0.2916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4722in" fo:margin-bottom="0.3937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八十六學年度新生盃籃球錦標賽競賽規程</dc:title>
    <meta:initial-creator>Chen-Chi An (Andrew)</meta:initial-creator>
    <dc:creator>user</dc:creator>
    <meta:creation-date>2016-09-08T01:00:00Z</meta:creation-date>
    <dc:date>2016-09-08T01:00:00Z</dc:date>
    <meta:print-date>2002-08-14T02:23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205" meta:character-count="1374" meta:row-count="9" meta:non-whitespace-character-count="1171"/>
  </office:meta>
</office:document-meta>
</file>