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start" fo:margin-left="-0.125in" fo:margin-right="-0.05in">
        <style:tab-stops>
          <style:tab-stop style:type="left" style:position="0.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text-align="star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9" style:parent-style-name="內文" style:family="paragraph">
      <style:paragraph-properties fo:text-align="start"/>
      <style:text-properties style:font-name="標楷體" style:font-name-asian="標楷體" fo:font-size="20pt" style:font-size-asian="20pt"/>
    </style:style>
    <style:style style:name="P20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P2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8" style:parent-style-name="內文" style:family="paragraph">
      <style:paragraph-properties fo:line-height="150%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33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34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line-height="0.2777in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華康鐵線龍門W3(P)" style:font-name-asian="華康鐵線龍門W3(P)" style:font-weight-complex="bold"/>
    </style:style>
    <style:style style:name="T44" style:parent-style-name="預設段落字型" style:family="text">
      <style:text-properties style:font-name="華康鐵線龍門W3(P)" style:font-name-asian="華康鐵線龍門W3(P)"/>
    </style:style>
    <style:style style:name="T45" style:parent-style-name="預設段落字型" style:family="text">
      <style:text-properties style:font-name="華康鐵線龍門W3(P)" style:font-name-asian="華康鐵線龍門W3(P)" style:font-weight-complex="bold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fo:line-height="0.2777in" fo:text-indent="0.0986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P50" style:parent-style-name="內文" style:family="paragraph">
      <style:paragraph-properties fo:line-height="150%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7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6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P89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90" style:parent-style-name="本文縮排" style:family="paragraph">
      <style:paragraph-properties fo:margin-top="0.0833in" fo:line-height="0.3055in" fo:margin-left="0.7666in" fo:text-indent="-0.7486in">
        <style:tab-stops/>
      </style:paragraph-properties>
    </style:style>
    <style:style style:name="T91" style:parent-style-name="預設段落字型" style:family="text">
      <style:text-properties fo:font-size="12pt" style:font-size-asian="12pt" style:font-size-complex="12pt"/>
    </style:style>
    <style:style style:name="T92" style:parent-style-name="預設段落字型" style:family="text">
      <style:text-properties fo:font-size="12pt" style:font-size-asian="12pt" style:font-size-complex="12pt"/>
    </style:style>
    <style:style style:name="P93" style:parent-style-name="內文" style:family="paragraph">
      <style:paragraph-properties fo:margin-top="0.0833in" fo:line-height="0.3055in" fo:margin-left="0.7916in" fo:text-indent="-0.7916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fo:margin-top="0.0833in" fo:line-height="0.3055in" fo:margin-left="0.7895in" fo:text-indent="-0.593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P113" style:parent-style-name="內文" style:family="paragraph">
      <style:paragraph-properties fo:margin-top="0.0833in" fo:line-height="0.3055in" fo:margin-left="0.7895in" fo:text-indent="-0.593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P120" style:parent-style-name="內文" style:family="paragraph">
      <style:paragraph-properties fo:margin-top="0.0833in" fo:line-height="0.3055in" fo:margin-left="0.7895in" fo:text-indent="-0.59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P131" style:parent-style-name="內文" style:family="paragraph">
      <style:paragraph-properties fo:margin-top="0.0833in" fo:line-height="0.3055in" fo:margin-left="0.7895in" fo:text-indent="-0.593in">
        <style:tab-stops/>
      </style:paragraph-properties>
      <style:text-properties style:font-name="標楷體" style:font-name-asian="標楷體" fo:color="#FF0000" style:font-size-complex="12pt"/>
    </style:style>
    <style:style style:name="P132" style:parent-style-name="內文" style:family="paragraph">
      <style:paragraph-properties fo:margin-top="0.0833in" fo:line-height="0.3055in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family="paragraph">
      <style:paragraph-properties fo:margin-top="0.0833in" fo:line-height="0.3055in" fo:margin-left="-0.0986in" fo:margin-right="-0.5319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-asian="標楷體"/>
    </style:style>
    <style:style style:name="P138" style:parent-style-name="內文" style:family="paragraph">
      <style:paragraph-properties fo:margin-top="0.0833in" fo:line-height="0.3055in" fo:margin-left="0.0986in" fo:margin-right="-0.5319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-asian="標楷體"/>
    </style:style>
    <style:style style:name="P144" style:parent-style-name="內文" style:family="paragraph">
      <style:paragraph-properties fo:margin-top="0.0833in" fo:line-height="0.3055in" fo:margin-left="0.0986in" fo:margin-right="-0.5319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P164" style:parent-style-name="內文" style:family="paragraph">
      <style:paragraph-properties fo:margin-top="0.0833in" fo:line-height="0.3055in" fo:margin-left="0.0986in" fo:margin-right="-0.5319in" fo:text-indent="0.393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fo:margin-top="0.0833in" fo:line-height="0.3055in" fo:margin-right="-0.25in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P171" style:parent-style-name="內文" style:family="paragraph">
      <style:paragraph-properties fo:margin-top="0.0833in" fo:line-height="0.3055in" fo:margin-right="-0.25in"/>
      <style:text-properties style:font-name="標楷體" style:font-name-asian="標楷體" style:font-size-complex="12pt"/>
    </style:style>
    <style:style style:name="P172" style:parent-style-name="內文" style:family="paragraph">
      <style:paragraph-properties fo:margin-top="0.0833in" fo:line-height="0.3055in" fo:margin-right="-0.5319in"/>
      <style:text-properties style:font-name-asian="標楷體"/>
    </style:style>
    <style:style style:name="P173" style:parent-style-name="內文" style:family="paragraph">
      <style:paragraph-properties fo:margin-top="0.0833in" fo:line-height="0.3055in" fo:margin-left="0.0986in" fo:margin-right="-0.5319in">
        <style:tab-stops>
          <style:tab-stop style:type="left" style:position="0.2763in"/>
        </style:tab-stops>
      </style:paragraph-properties>
      <style:text-properties style:font-name="標楷體" style:font-name-asian="標楷體"/>
    </style:style>
    <style:style style:name="P174" style:parent-style-name="內文" style:family="paragraph">
      <style:paragraph-properties fo:margin-top="0.0833in" fo:line-height="0.3055in" fo:margin-left="0.0986in" fo:margin-right="-0.5319in">
        <style:tab-stops>
          <style:tab-stop style:type="left" style:position="0.2763in"/>
        </style:tab-stops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family="paragraph">
      <style:paragraph-properties fo:margin-top="0.0833in" fo:line-height="0.3055in" fo:margin-left="0.0986in" fo:margin-right="-0.5319in">
        <style:tab-stops>
          <style:tab-stop style:type="left" style:position="0.2763in"/>
        </style:tab-stops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fo:margin-top="0.0833in" fo:line-height="0.3055in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P183" style:parent-style-name="內文" style:family="paragraph">
      <style:paragraph-properties fo:margin-top="0.0833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84" style:parent-style-name="內文" style:family="paragraph">
      <style:paragraph-properties fo:margin-top="0.0833in" fo:line-height="0.3055in" fo:margin-left="0.4916in" fo:margin-right="-0.5319in" fo:text-indent="-0.393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P188" style:parent-style-name="內文" style:family="paragraph">
      <style:paragraph-properties fo:margin-top="0.0833in" fo:line-height="0.3055in" fo:margin-left="0.4916in" fo:margin-right="-0.5319in" fo:text-indent="-0.393in">
        <style:tab-stops/>
      </style:paragraph-properties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內文" style:family="paragraph">
      <style:paragraph-properties fo:margin-top="0.0833in" fo:line-height="0.3055in" fo:margin-left="0.4916in" fo:margin-right="-0.5319in" fo:text-indent="-0.393in">
        <style:tab-stops>
          <style:tab-stop style:type="left" style:position="-0.1166in"/>
        </style:tab-stops>
      </style:paragraph-properties>
      <style:text-properties style:font-name="標楷體" style:font-name-asian="標楷體" style:font-size-complex="12pt"/>
    </style:style>
    <style:style style:name="P196" style:parent-style-name="內文" style:family="paragraph">
      <style:paragraph-properties fo:margin-top="0.0833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97" style:parent-style-name="內文" style:family="paragraph">
      <style:paragraph-properties fo:margin-top="0.0833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98" style:parent-style-name="內文" style:family="paragraph">
      <style:paragraph-properties fo:margin-top="0.0833in" fo:line-height="0.3055in" fo:margin-right="-0.5319in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內文" style:family="paragraph">
      <style:paragraph-properties fo:margin-top="0.0833in" fo:line-height="0.3055in" fo:margin-right="-0.5319in"/>
      <style:text-properties style:font-name="標楷體" style:font-name-asian="標楷體" style:font-size-complex="12pt"/>
    </style:style>
    <style:style style:name="P202" style:parent-style-name="內文" style:family="paragraph">
      <style:paragraph-properties fo:break-before="page" fo:text-align="center"/>
    </style:style>
    <style:style style:name="T20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204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205" style:parent-style-name="預設段落字型" style:family="text">
      <style:text-properties fo:font-size="22pt" style:font-size-asian="22pt" style:font-size-complex="22pt"/>
    </style:style>
    <style:style style:name="T206" style:parent-style-name="預設段落字型" style:family="text">
      <style:text-properties fo:font-size="22pt" style:font-size-asian="22pt" style:font-size-complex="22pt"/>
    </style:style>
    <style:style style:name="T207" style:parent-style-name="預設段落字型" style:family="text">
      <style:text-properties fo:font-size="22pt" style:font-size-asian="22pt" style:font-size-complex="22pt"/>
    </style:style>
    <style:style style:name="T208" style:parent-style-name="預設段落字型" style:family="text">
      <style:text-properties fo:font-size="22pt" style:font-size-asian="22pt" style:font-size-complex="22pt"/>
    </style:style>
    <style:style style:name="T209" style:parent-style-name="預設段落字型" style:family="text">
      <style:text-properties fo:font-size="24pt" style:font-size-asian="24pt" style:font-size-complex="24pt"/>
    </style:style>
    <style:style style:name="P210" style:parent-style-name="本文縮排" style:family="paragraph">
      <style:paragraph-properties fo:margin-left="1.6694in" fo:text-indent="-1.5708in">
        <style:tab-stops/>
      </style:paragraph-properties>
    </style:style>
    <style:style style:name="T211" style:parent-style-name="預設段落字型" style:family="text">
      <style:text-properties fo:font-size="16pt" style:font-size-asian="16pt"/>
    </style:style>
    <style:style style:name="T212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fo:font-size="16pt" style:font-size-asian="16pt"/>
    </style:style>
    <style:style style:name="T216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fo:font-size="16pt" style:font-size-asian="16pt"/>
    </style:style>
    <style:style style:name="T220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P223" style:parent-style-name="本文縮排" style:family="paragraph">
      <style:paragraph-properties fo:margin-left="1.6694in" fo:text-indent="-1.5708in">
        <style:tab-stops/>
      </style:paragraph-properties>
    </style:style>
    <style:style style:name="T224" style:parent-style-name="預設段落字型" style:family="text">
      <style:text-properties fo:font-size="16pt" style:font-size-asian="16pt"/>
    </style:style>
    <style:style style:name="T225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fo:font-size="16pt" style:font-size-asian="16pt"/>
    </style:style>
    <style:style style:name="T229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fo:font-size="16pt" style:font-size-asian="16pt"/>
    </style:style>
    <style:style style:name="TableColumn234" style:family="table-column">
      <style:table-column-properties style:column-width="1.4743in"/>
    </style:style>
    <style:style style:name="TableColumn235" style:family="table-column">
      <style:table-column-properties style:column-width="1.8576in"/>
    </style:style>
    <style:style style:name="TableColumn236" style:family="table-column">
      <style:table-column-properties style:column-width="1.8576in"/>
    </style:style>
    <style:style style:name="TableColumn237" style:family="table-column">
      <style:table-column-properties style:column-width="1.8576in"/>
    </style:style>
    <style:style style:name="Table233" style:family="table">
      <style:table-properties style:width="7.0472in" style:rel-width="95.72%" fo:margin-left="0in" table:align="center"/>
    </style:style>
    <style:style style:name="TableRow238" style:family="table-row">
      <style:table-row-properties style:min-row-height="0.5506in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本文縮排" style:family="paragraph">
      <style:paragraph-properties fo:text-align="center" fo:margin-left="0.4229in" fo:text-indent="-0.3895in">
        <style:tab-stops/>
      </style:paragraph-properties>
      <style:text-properties fo:font-weight="bold" style:font-weight-asian="bold" style:font-size-complex="14pt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本文縮排" style:family="paragraph">
      <style:paragraph-properties fo:text-align="center" fo:margin-left="1.3083in" fo:text-indent="-1.275in">
        <style:tab-stops/>
      </style:paragraph-properties>
      <style:text-properties fo:font-weight="bold" style:font-weight-asian="bold" style:font-size-complex="14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center" fo:margin-left="0.3798in" fo:text-indent="-0.3465in">
        <style:tab-stops/>
      </style:paragraph-properties>
      <style:text-properties fo:font-weight="bold" style:font-weight-asian="bold" style:font-size-complex="14pt"/>
    </style:style>
    <style:style style:name="TableRow247" style:family="table-row">
      <style:table-row-properties style:min-row-height="0.5506in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256" style:family="table-row">
      <style:table-row-properties style:min-row-height="0.5506in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265" style:family="table-row">
      <style:table-row-properties style:min-row-height="0.5506in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274" style:family="table-row">
      <style:table-row-properties style:min-row-height="0.5506in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283" style:family="table-row">
      <style:table-row-properties style:min-row-height="0.5506in"/>
    </style:style>
    <style:style style:name="TableCell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9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292" style:family="table-row">
      <style:table-row-properties style:min-row-height="0.5506in"/>
    </style:style>
    <style:style style:name="TableCell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Row301" style:family="table-row">
      <style:table-row-properties style:min-row-height="0.5506in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本文縮排" style:family="paragraph">
      <style:paragraph-properties fo:text-align="center" fo:margin-left="1.4097in" fo:text-indent="-1.3763in">
        <style:tab-stops/>
      </style:paragraph-properties>
      <style:text-properties fo:font-weight="bold" style:font-weight-asian="bold" style:font-size-complex="14pt"/>
    </style:style>
    <style:style style:name="TableCell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本文縮排" style:family="paragraph">
      <style:paragraph-properties fo:text-align="center" fo:margin-left="0.0333in" fo:text-indent="0.1944in">
        <style:tab-stops/>
      </style:paragraph-properties>
      <style:text-properties fo:font-weight="bold" style:font-weight-asian="bold" style:font-size-complex="14pt"/>
    </style:style>
    <style:style style:name="P310" style:parent-style-name="內文" style:family="paragraph">
      <style:paragraph-properties fo:line-height="150%"/>
    </style:style>
    <style:style style:name="T31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fo:font-weight="bold" style:font-weight-asian="bold"/>
    </style:style>
    <style:style style:name="P315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/></text:span><text:span text:style-name="T3">國立</text:span><text:span text:style-name="T4">臺</text:span><text:span text:style-name="T5">北科技大學</text:span><text:span text:style-name="T6">10</text:span><text:span text:style-name="T7">5</text:span><text:span text:style-name="T8">學</text:span><text:span text:style-name="T9">年</text:span><text:span text:style-name="T10">度</text:span><text:span text:style-name="T11"><text:s text:c="7"/></text:span></text:p>
      <text:p text:style-name="P12"><text:span text:style-name="T13">「</text:span><text:span text:style-name="T14">新生</text:span><text:span text:style-name="T15">盃</text:span><text:span text:style-name="T16">」</text:span><text:span text:style-name="T17">網</text:span><text:span text:style-name="T18">球賽競賽規程</text:span></text:p>
      <text:p text:style-name="P19"/>
      <text:p text:style-name="P20">一、宗<text:s text:c="4"/>旨：為推展本校網球運動風氣暨提倡同學正當休閒活動，以及發掘培養優秀選手特舉辦之。</text:p>
      <text:p text:style-name="P21"><text:span text:style-name="T22">二、主辦單位：</text:span><text:span text:style-name="T23">國立</text:span><text:span text:style-name="T24">臺</text:span><text:span text:style-name="T25">北科技大學</text:span><text:span text:style-name="T26">。</text:span></text:p>
      <text:p text:style-name="P27">三、比賽日期：105年10月11日(星期二)起。</text:p>
      <text:p text:style-name="P28"><text:span text:style-name="T29">四</text:span><text:span text:style-name="T30">、比賽時間：</text:span><text:span text:style-name="T31">晚上18：10~22：00。</text:span></text:p>
      <text:p text:style-name="P32">五、比賽地點：本校運動園區網球場。</text:p>
      <text:p text:style-name="P33">六、參加資格：</text:p>
      <text:p text:style-name="P34"><text:span text:style-name="T35"><text:s text:c="3"/>（一）凡本校</text:span><text:span text:style-name="T36">105</text:span><text:span text:style-name="T37">學年度第一學期正式註冊之新生</text:span><text:span text:style-name="T38">(不含研究所)</text:span><text:span text:style-name="T39">。</text:span></text:p>
      <text:p text:style-name="P40"><text:span text:style-name="T41"><text:s/></text:span><text:span text:style-name="T42"><text:s text:c="2"/>（二）</text:span><text:span text:style-name="T43">以班為單位，各</text:span><text:span text:style-name="T44">班限報名一</text:span><text:span text:style-name="T45">隊</text:span><text:span text:style-name="T46">。</text:span></text:p>
      <text:p text:style-name="P47"><text:span text:style-name="T48"><text:s text:c="2"/></text:span><text:span text:style-name="T49">七、報名方式：</text:span></text:p>
      <text:p text:style-name="P50"><text:span text:style-name="T51"><text:s text:c="3"/>(一)</text:span><text:span text:style-name="T52">日期：</text:span><text:span text:style-name="T53">自</text:span><text:span text:style-name="T54">即日起至</text:span><text:span text:style-name="T55">10</text:span><text:span text:style-name="T56">5</text:span><text:span text:style-name="T57">年10</text:span><text:span text:style-name="T58">月</text:span><text:span text:style-name="T59">4</text:span><text:span text:style-name="T60">日（星期</text:span><text:span text:style-name="T61">二</text:span><text:span text:style-name="T62">）下午五時止</text:span><text:span text:style-name="T63">，</text:span><text:span text:style-name="T64">逾時概不受理。</text:span></text:p>
      <text:p text:style-name="P65"><text:s text:c="3"/>(二)人數：聯絡人二位、球員四至七人（其中一人為隊長）。</text:p>
      <text:p text:style-name="P66"><text:s text:c="3"/>(三)地點：體育室辦公室，周峻忠老師處(分機3332)。</text:p>
      <text:p text:style-name="P67">八、報名手續：</text:p>
      <text:p text:style-name="P68"><text:s text:c="4"/>(一)填寫報名單(如附件一)</text:p>
      <text:p text:style-name="P69"><text:s text:c="4"/>(二)報名單上各項資料必須填寫完整。</text:p>
      <text:p text:style-name="P70"><text:s text:c="4"/>(三)未完成以上1至2項報名手續者，視同未完成報名手續。<text:s/></text:p>
      <text:p text:style-name="P71"><text:span text:style-name="T72"><text:s text:c="3"/></text:span><text:span text:style-name="T73"><text:s/></text:span><text:span text:style-name="T74">※報名組數不足五組時</text:span><text:span text:style-name="T75">，則取消該賽程。</text:span></text:p>
      <text:p text:style-name="P76"><text:span text:style-name="T77">九、抽籤會議：</text:span><text:span text:style-name="T78">10</text:span><text:span text:style-name="T79">5</text:span><text:span text:style-name="T80">年10月</text:span><text:span text:style-name="T81">6</text:span><text:span text:style-name="T82">日（星期</text:span><text:span text:style-name="T83">四）</text:span><text:span text:style-name="T84">下午</text:span><text:span text:style-name="T85">1</text:span><text:span text:style-name="T86">8</text:span><text:span text:style-name="T87">：00</text:span><text:span text:style-name="T88">假體育室舉行，請親自參加，未出席者</text:span></text:p>
      <text:p text:style-name="P89"><text:s text:c="14"/>由本室代為抽籤不得異議。</text:p>
      <text:p text:style-name="P90"><text:span text:style-name="T91">十、</text:span><text:span text:style-name="T92">比賽規則：本比賽採用中華民國網球協會審定之現行網球規則。</text:span></text:p>
      <text:p text:style-name="P93">十一、比賽制度：</text:p>
      <text:p text:style-name="P94"><text:span text:style-name="T95">(一)採</text:span><text:span text:style-name="T96">團體</text:span><text:span text:style-name="T97">賽</text:span><text:span text:style-name="T98">，包含</text:span><text:span text:style-name="T99">單</text:span><text:span text:style-name="T100">打</text:span><text:span text:style-name="T101">、</text:span><text:span text:style-name="T102">雙</text:span><text:span text:style-name="T103">打</text:span><text:span text:style-name="T104">、</text:span><text:span text:style-name="T105">單</text:span><text:span text:style-name="T106">打</text:span><text:span text:style-name="T107"><text:s/></text:span><text:span text:style-name="T108">(單</text:span><text:span text:style-name="T109">、</text:span><text:span text:style-name="T110">雙不得兼</text:span><text:span text:style-name="T111">點</text:span><text:span text:style-name="T112">)。</text:span></text:p>
      <text:p text:style-name="P113"><text:span text:style-name="T114">(二)單打比分為3-3平手時進行</text:span><text:span text:style-name="T115">Deuce制</text:span><text:span text:style-name="T116">，</text:span><text:span text:style-name="T117">雙打</text:span><text:span text:style-name="T118">則</text:span><text:span text:style-name="T119">採NO-AD制。</text:span></text:p>
      <text:p text:style-name="P120"><text:span text:style-name="T121">(三)</text:span><text:span text:style-name="T122">單</text:span><text:span text:style-name="T123">、</text:span><text:span text:style-name="T124">雙</text:span><text:span text:style-name="T125">打</text:span><text:span text:style-name="T126">採用</text:span><text:span text:style-name="T127">六局制，6-6</text:span><text:span text:style-name="T128">平時</text:span><text:span text:style-name="T129">進行</text:span><text:span text:style-name="T130">決勝局Tie-Break制。</text:span></text:p>
      <text:p text:style-name="P131">(四)凡各點均有女生參賽，每一局均採讓2:0開始，如比賽進行至Tie-Break則採3:0領先至比賽結束。</text:p>
      <text:p text:style-name="P132"><text:span text:style-name="T133">十二、</text:span><text:span text:style-name="T134">賽程：</text:span></text:p>
      <text:p text:style-name="P135"><text:span text:style-name="T136"><text:s text:c="2"/>(一)</text:span><text:span text:style-name="T137">由本室按報名人數後編排賽程籤表不得異議。</text:span></text:p>
      <text:p text:style-name="P138"><text:span text:style-name="T139">(二)</text:span><text:span text:style-name="T140">參賽球隊如逢比賽氣候不佳，當天下午</text:span><text:span text:style-name="T141">1</text:span><text:span text:style-name="T142">7：00前</text:span><text:span text:style-name="T143">公告於體育室公佈欄。</text:span></text:p>
      <text:soft-page-break/>
      <text:p text:style-name="P144"><text:span text:style-name="T145">(三)</text:span><text:span text:style-name="T146">賽程於</text:span><text:span text:style-name="T147">10</text:span><text:span text:style-name="T148">5</text:span><text:span text:style-name="T149">年</text:span><text:span text:style-name="T150">10</text:span><text:span text:style-name="T151">月</text:span><text:span text:style-name="T152">07</text:span><text:span text:style-name="T153">日</text:span><text:span text:style-name="T154"><text:s/></text:span><text:span text:style-name="T155">(</text:span><text:span text:style-name="T156">星期</text:span><text:span text:style-name="T157">五</text:span><text:span text:style-name="T158">)</text:span><text:span text:style-name="T159">下午</text:span><text:span text:style-name="T160">17</text:span><text:span text:style-name="T161">：</text:span><text:span text:style-name="T162">00</text:span><text:span text:style-name="T163">前公佈於體育室首頁→置頂公告</text:span></text:p>
      <text:p text:style-name="P164">網址http://www.pe.ntut.edu.tw/bin/home.php</text:p>
      <text:p text:style-name="P165"><text:span text:style-name="T166">十</text:span><text:span text:style-name="T167">三</text:span><text:span text:style-name="T168">、比賽用球：採用</text:span><text:span text:style-name="T169">Slazenger</text:span><text:span text:style-name="T170">比賽球。</text:span></text:p>
      <text:p text:style-name="P171">十四、獎勵辦法：視報名隊伍數，取擇優名次，於週會時恭請校長頒贈獎狀。</text:p>
      <text:p text:style-name="P172">十五、罰則：</text:p>
      <text:p text:style-name="P173">(一)比賽期間各隊如有違反規定者，取消該隊已賽及未賽之賽程。</text:p>
      <text:p text:style-name="P174"><text:span text:style-name="T175">(二)</text:span><text:span text:style-name="T176">凡系毆打裁判、打群架及違規者，簽請校方議處外並停賽一年。</text:span></text:p>
      <text:p text:style-name="P177"><text:span text:style-name="T178">(三)凡經報名參加，無故棄權者，本室將取消該單位借用運動場地之權益一年。</text:span></text:p>
      <text:p text:style-name="P179"><text:span text:style-name="T180">十</text:span><text:span text:style-name="T181">六</text:span><text:span text:style-name="T182">、比賽規定：</text:span></text:p>
      <text:p text:style-name="P183">(一)運動員出場比賽全隊應一律穿著整齊之運動服裝。</text:p>
      <text:p text:style-name="P184"><text:span text:style-name="T185">(二)各球隊均需於比賽前十分鐘到場</text:span><text:span text:style-name="T186">向記錄台報到。</text:span><text:span text:style-name="T187">依各隊賽程，若超過錶定時間十分鐘判處棄權，並取消該隊未賽之賽程。</text:span></text:p>
      <text:p text:style-name="P188"><text:span text:style-name="T189">(三)</text:span><text:span text:style-name="T190">比賽球員均</text:span><text:span text:style-name="T191">應隨時準備</text:span><text:span text:style-name="T192">學生證以備查驗，</text:span><text:span text:style-name="T193">冒名頂替出場比賽者該隊以棄權論</text:span><text:span text:style-name="T194">。</text:span></text:p>
      <text:p text:style-name="P195">(四)未經報名之運動員不得出場比賽。</text:p>
      <text:p text:style-name="P196">(五)運動員應遵守規則，服從裁判。</text:p>
      <text:p text:style-name="P197">(六)如不適合激烈運動或身體不適者，為顧及安全請勿報名參加比賽。</text:p>
      <text:p text:style-name="P198"><text:span text:style-name="T199">十七、</text:span><text:span text:style-name="T200">本規程如有未盡事宜得由主辦單位隨時修正。</text:span></text:p>
      <text:p text:style-name="P201">十八、本規程經核准後施行。</text:p>
      <text:soft-page-break/>
      <text:p text:style-name="P202"><text:span text:style-name="T203">國立臺北科技大學105年學年度</text:span></text:p>
      <text:p text:style-name="P204"><text:span text:style-name="T205">「</text:span><text:span text:style-name="T206">新生盃</text:span><text:span text:style-name="T207">」網</text:span><text:span text:style-name="T208">球錦標賽</text:span><text:span text:style-name="T209">報名表</text:span></text:p>
      <text:p text:style-name="P210"><text:span text:style-name="T211">隊名（班級）：</text:span><text:span text:style-name="T212"><text:s/></text:span><text:span text:style-name="T213"><text:s text:c="11"/></text:span><text:span text:style-name="T214"><text:s/></text:span><text:span text:style-name="T215">聯絡人A：</text:span><text:span text:style-name="T216"><text:s/></text:span><text:span text:style-name="T217"><text:s text:c="9"/></text:span><text:span text:style-name="T218"><text:s/></text:span><text:span text:style-name="T219">電　話：</text:span><text:span text:style-name="T220"><text:s/></text:span><text:span text:style-name="T221"><text:s text:c="9"/></text:span><text:span text:style-name="T222"><text:s/></text:span></text:p>
      <text:p text:style-name="P223"><text:span text:style-name="T224"><text:s text:c="27"/>聯絡人B：</text:span><text:span text:style-name="T225"><text:s/></text:span><text:span text:style-name="T226"><text:s text:c="9"/></text:span><text:span text:style-name="T227"><text:s/></text:span><text:span text:style-name="T228">電　話：</text:span><text:span text:style-name="T229"><text:s/></text:span><text:span text:style-name="T230"><text:s text:c="9"/></text:span><text:span text:style-name="T231"><text:s/></text:span><text:span text:style-name="T232"><text:s/></text:span></text:p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職　　　　稱</text:p>
          </table:table-cell>
          <table:table-cell table:style-name="TableCell241">
            <text:p text:style-name="P242">姓　　名</text:p>
          </table:table-cell>
          <table:table-cell table:style-name="TableCell243">
            <text:p text:style-name="P244">學　　號</text:p>
          </table:table-cell>
          <table:table-cell table:style-name="TableCell245">
            <text:p text:style-name="P246">電 <text:s text:c="3"/>話</text:p>
          </table:table-cell>
        </table:table-row>
        <table:table-row table:style-name="TableRow247">
          <table:table-cell table:style-name="TableCell248">
            <text:p text:style-name="P249">隊　　　　員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隊　　　　員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隊　　　　員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隊　　　　員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隊　　　　員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隊　　　　員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隊　　　　員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</table:table>
      <text:p text:style-name="P310"><text:span text:style-name="T311">※</text:span><text:span text:style-name="T312">報名</text:span><text:span text:style-name="T313">者，均需留聯絡電話</text:span><text:span text:style-name="T314">。</text:span></text:p>
      <text:p text:style-name="P3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本文縮排" style:display-name="本文縮排" style:family="paragraph" style:parent-style-name="內文">
      <style:paragraph-properties fo:margin-left="0.75in" fo:text-indent="-1.3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字元" style:display-name="本文縮排 字元" style:family="text">
      <style:text-properties style:font-name="標楷體" style:font-name-asian="標楷體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4722in" fo:margin-bottom="0.1972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1:00:00Z</meta:creation-date>
    <dc:date>2016-09-08T01:00:00Z</dc:date>
    <meta:print-date>2016-09-05T08:12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29" meta:character-count="1537" meta:row-count="10" meta:non-whitespace-character-count="1311"/>
  </office:meta>
</office:document-meta>
</file>